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9388in"/>
    </style:style>
    <style:style style:name="TableColumn3" style:family="table-column">
      <style:table-column-properties style:column-width="0.193in"/>
    </style:style>
    <style:style style:name="TableColumn4" style:family="table-column">
      <style:table-column-properties style:column-width="1.059in"/>
    </style:style>
    <style:style style:name="TableColumn5" style:family="table-column">
      <style:table-column-properties style:column-width="0.9638in"/>
    </style:style>
    <style:style style:name="TableColumn6" style:family="table-column">
      <style:table-column-properties style:column-width="0.1916in"/>
    </style:style>
    <style:style style:name="TableColumn7" style:family="table-column">
      <style:table-column-properties style:column-width="1.0604in"/>
    </style:style>
    <style:style style:name="TableColumn8" style:family="table-column">
      <style:table-column-properties style:column-width="0.9625in"/>
    </style:style>
    <style:style style:name="TableColumn9" style:family="table-column">
      <style:table-column-properties style:column-width="1.3236in"/>
    </style:style>
    <style:style style:name="Table1" style:family="table" style:master-page-name="MP0">
      <style:table-properties style:width="6.693in" style:rel-width="100%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break-before="page" fo:text-align="center" fo:margin-bottom="0.125in" fo:line-height="0.2777in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P14" style:parent-style-name="內文" style:family="paragraph">
      <style:text-properties fo:font-size="10pt" style:font-size-asian="10pt" style:font-size-complex="10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ableRow24" style:family="table-row">
      <style:table-row-properties/>
    </style:style>
    <style:style style:name="TableCell25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margin-top="0.125in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min-row-height="0.7097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0.709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0.7097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8" style:family="table-row">
      <style:table-row-properties style:min-row-height="0.7097in"/>
    </style:style>
    <style:style style:name="TableCell4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0.7097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7097in"/>
    </style:style>
    <style:style style:name="TableCell6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1.577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justify" fo:line-height="150%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style:snap-to-layout-grid="false" fo:text-align="justify" fo:line-height="150%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text-align="justify" fo:line-height="150%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style:snap-to-layout-grid="false" fo:text-align="justify" fo:line-height="150%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<text:span text:style-name="T13"><draw:frame draw:z-index="251657728" draw:id="id0" draw:style-name="a0" draw:name="Text Box 4" text:anchor-type="paragraph" svg:x="6.12292in" svg:y="-0.40139in" svg:width="1in" svg:height="0.37431in" style:rel-width="scale" style:rel-height="scale"><draw:text-box><text:p text:style-name="P14">編號：</text:p></draw:text-box><svg:title/><svg:desc/></draw:frame></text:span><text:span text:style-name="T15">國立暨南國際大學</text:span><text:span text:style-name="T16">1</text:span><text:span text:style-name="T17">1</text:span><text:span text:style-name="T18">5</text:span><text:span text:style-name="T19">年度</text:span><text:span text:style-name="T20">復原力學生</text:span><text:span text:style-name="T21">服務學習</text:span><text:span text:style-name="T22">進用</text:span><text:span text:style-name="T23">表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8">
            <text:p text:style-name="P26">服務期間：<text:s/>115年9-12月，共4個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8">
            <text:p text:style-name="P29">學生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學號</text:p>
          </table:table-cell>
          <table:covered-table-cell/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>
            <text:p text:style-name="P36">姓名</text:p>
          </table:table-cell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 table:number-columns-spanned="2">
            <text:p text:style-name="P41">系級</text:p>
          </table:table-cell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>
            <text:p text:style-name="P45">手機號碼</text:p>
          </table:table-cell>
          <table:table-cell table:style-name="TableCell46" table:number-columns-spanned="2">
            <text:p text:style-name="P47"/>
          </table:table-cell>
          <table:covered-table-cell/>
        </table:table-row>
        <table:table-row table:style-name="TableRow48">
          <table:table-cell table:style-name="TableCell49" table:number-columns-spanned="8">
            <text:p text:style-name="P50">服務單位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服務單位</text:p>
          </table:table-cell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  <table:table-cell table:style-name="TableCell56">
            <text:p text:style-name="P57">分機號碼</text:p>
          </table:table-cell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table-cell table:style-name="TableCell61">
            <text:p text:style-name="P62">申請學生</text:p>
            <text:p text:style-name="P63">簽章</text:p>
          </table:table-cell>
          <table:table-cell table:style-name="TableCell64" table:number-columns-spanned="2">
            <text:p text:style-name="P65"/>
          </table:table-cell>
          <table:covered-table-cell/>
          <table:table-cell table:style-name="TableCell66">
            <text:p text:style-name="P67">承辦人</text:p>
            <text:p text:style-name="P68">簽章</text:p>
          </table:table-cell>
          <table:table-cell table:style-name="TableCell69" table:number-columns-spanned="2">
            <text:p text:style-name="P70"/>
          </table:table-cell>
          <table:covered-table-cell/>
          <table:table-cell table:style-name="TableCell71">
            <text:p text:style-name="P72">單位主管</text:p>
            <text:p text:style-name="P73">簽章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 table:number-columns-spanned="8">
            <text:p text:style-name="P78">流程說明：</text:p>
            <text:p text:style-name="P79">1.請學生親自到服務學習單位瞭解服務內容，並協調出勤服務的時間。本年度共需服務4個月（9-12月），做滿30小時*4個月=120小時。</text:p>
            <text:p text:style-name="P80">2.如學生與單位面洽成功，且經單位主管核可後，請將本表單送交學務處學安生輔中心，學生或服務單位請自行影印留存。</text:p>
            <text:p text:style-name="P81">3.相關問題，請洽詢學務處學安生輔中心陳俊丞先生，分機2314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暨南國際大學101年學生生活助學金</dc:title>
    <dc:description/>
    <dc:subject/>
    <meta:initial-creator>hscyuan</meta:initial-creator>
    <dc:creator>juncheng</dc:creator>
    <meta:creation-date>2026-07-29T05:49:00Z</meta:creation-date>
    <dc:date>2026-07-29T05:50:00Z</dc:date>
    <meta:print-date>2025-02-17T05:07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43" meta:character-count="293" meta:row-count="2" meta:non-whitespace-character-count="251"/>
  </office:meta>
</office:document-meta>
</file>